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ing_20_2">
      <style:text-properties officeooo:rsid="000b0e66" officeooo:paragraph-rsid="0017a50c"/>
    </style:style>
    <style:style style:name="P2" style:family="paragraph" style:parent-style-name="Text_20_body">
      <style:text-properties officeooo:rsid="000b0e66" officeooo:paragraph-rsid="0017a50c"/>
    </style:style>
    <style:style style:name="P3" style:family="paragraph" style:parent-style-name="Heading_20_2">
      <style:paragraph-properties fo:text-align="center" style:justify-single-word="false"/>
      <style:text-properties officeooo:rsid="000b0e66" officeooo:paragraph-rsid="0017df2b"/>
    </style:style>
    <style:style style:name="P4" style:family="paragraph" style:parent-style-name="Heading_20_3">
      <style:paragraph-properties fo:margin-top="0cm" fo:margin-bottom="0.247cm" style:contextual-spacing="false" fo:line-height="115%"/>
      <style:text-properties officeooo:rsid="000b0e66" officeooo:paragraph-rsid="0017a50c"/>
    </style:style>
    <style:style style:name="P5" style:family="paragraph" style:parent-style-name="Text_20_body" style:list-style-name="L1">
      <style:text-properties officeooo:rsid="000b0e66" officeooo:paragraph-rsid="0017a50c"/>
    </style:style>
    <style:style style:name="P6" style:family="paragraph" style:parent-style-name="Text_20_body" style:list-style-name="L2">
      <style:text-properties officeooo:rsid="000b0e66" officeooo:paragraph-rsid="0017a50c"/>
    </style:style>
    <style:style style:name="P7" style:family="paragraph" style:parent-style-name="Text_20_body" style:list-style-name="L3">
      <style:text-properties officeooo:rsid="000b0e66" officeooo:paragraph-rsid="0017a50c"/>
    </style:style>
    <style:style style:name="P8" style:family="paragraph" style:parent-style-name="Text_20_body" style:list-style-name="L4">
      <style:text-properties officeooo:rsid="000b0e66" officeooo:paragraph-rsid="0017a50c"/>
    </style:style>
    <style:style style:name="P9" style:family="paragraph" style:parent-style-name="Text_20_body" style:list-style-name="L5">
      <style:text-properties officeooo:rsid="000b0e66" officeooo:paragraph-rsid="0017a50c"/>
    </style:style>
    <style:style style:name="T1" style:family="text">
      <style:text-properties fo:font-size="24pt" style:font-size-asian="24pt" style:font-size-complex="24pt"/>
    </style:style>
    <style:style style:name="T2" style:family="text">
      <style:text-properties fo:font-weight="bold"/>
    </style:style>
    <text:list-style style:name="L1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2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3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4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5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2"><text:span text:style-name="Emphasis"/></text:h>
      <text:p text:style-name="P2"><text:span text:style-name="Emphasis"/></text:p>
      <text:p text:style-name="P2"><text:span text:style-name="Emphasis"/></text:p>
      <text:p text:style-name="P2"><text:span text:style-name="Emphasis"/></text:p>
      <text:p text:style-name="P2"><text:span text:style-name="Emphasis"/></text:p>
      <text:h text:style-name="P3" text:outline-level="2"><text:span text:style-name="Emphasis"><text:span text:style-name="T1">Guida d'Emergenza: Come limitare i danni dello "Switch Day" (13 Febbraio)</text:span></text:span></text:h>
      <text:p text:style-name="P2"><text:span text:style-name="Emphasis"/></text:p>
      <text:p text:style-name="P2"><text:span text:style-name="Emphasis"/></text:p>
      <text:p text:style-name="P2"><text:span text:style-name="Emphasis"/></text:p>
      <text:p text:style-name="P2"><text:span text:style-name="Emphasis"/></text:p>
      <text:p text:style-name="P2"><text:span text:style-name="Emphasis"/></text:p>
      <text:p text:style-name="P2"><text:span text:style-name="Emphasis"/></text:p>
      <text:p text:style-name="P2"><text:span text:style-name="Emphasis"/></text:p>
      <text:p text:style-name="P2"><text:span text:style-name="Emphasis"/></text:p>
      <text:p text:style-name="P2"><text:span text:style-name="Emphasis"/></text:p>
      <text:p text:style-name="P2"><text:span text:style-name="Emphasis"/></text:p>
      <text:p text:style-name="P2"><text:span text:style-name="Emphasis"/></text:p>
      <text:p text:style-name="P2"><text:span text:style-name="Emphasis"/></text:p>
      <text:p text:style-name="P2"><text:span text:style-name="Emphasis"/></text:p>
      <text:p text:style-name="P2"><text:span text:style-name="Emphasis"/></text:p>
      <text:p text:style-name="P2"><text:span text:style-name="Emphasis"/></text:p>
      <text:p text:style-name="P2"><text:span text:style-name="Emphasis"/></text:p>
      <text:p text:style-name="P2"><text:span text:style-name="Emphasis"/></text:p>
      <text:p text:style-name="P2"><text:span text:style-name="Emphasis"/></text:p>
      <text:p text:style-name="P2"><text:span text:style-name="Emphasis"/></text:p>
      <text:p text:style-name="P2"><text:span text:style-name="Emphasis"/></text:p>
      <text:p text:style-name="P2"><text:span text:style-name="Emphasis"/></text:p>
      <text:p text:style-name="P2"><text:span text:style-name="Emphasis"/></text:p>
      <text:p text:style-name="P2"><text:span text:style-name="Emphasis"/></text:p>
      <text:p text:style-name="P2"><text:soft-page-break/><text:span text:style-name="Emphasis"/></text:p>
      <text:p text:style-name="P2"><text:span text:style-name="Emphasis"/></text:p>
      <text:p text:style-name="P2"><text:span text:style-name="Emphasis">Dati i tempi stretti e le criticità di interoperabilità, ogni azienda deve muoversi su due binari: </text:span><text:span text:style-name="Emphasis"><text:span text:style-name="T2">preparazione tecnica</text:span></text:span><text:span text:style-name="Emphasis"> e </text:span><text:span text:style-name="Emphasis"><text:span text:style-name="T2">piano di contingenza</text:span></text:span><text:span text:style-name="Emphasis">.</text:span></text:p>
      <text:p text:style-name="P2"><text:span text:style-name="Emphasis"/></text:p>
      <text:h text:style-name="P4" text:outline-level="3"><text:span text:style-name="Emphasis">1. Azioni Tecniche Immediate (Entro il 5 Febbraio)</text:span></text:h>
      <text:p text:style-name="P2"><text:span text:style-name="Emphasis">Non aspettare il 12 febbraio per configurare i sistemi. I test vanno fatti ora.</text:span></text:p>
      <text:list text:style-name="L1">
        <text:list-item>
          <text:p text:style-name="P5"><text:span text:style-name="Emphasis"><text:span text:style-name="T2">Censimento e Pairing:</text:span></text:span><text:span text:style-name="Emphasis"> Accedi all'Area Operatori del RENTRI. Associa ogni smartphone/tablet aziendale al profilo dell'impresa. Verifica che ogni dispositivo riceva correttamente il codice di attivazione.</text:span></text:p>
        </text:list-item>
        <text:list-item>
          <text:p text:style-name="P5"><text:span text:style-name="Emphasis"><text:span text:style-name="T2">Check-up del Software Gestionale:</text:span></text:span><text:span text:style-name="Emphasis"> Chiedi una dichiarazione scritta al tuo fornitore software sulla compatibilità delle API. Se il gestionale "salta", devi avere pronta l'alternativa (il servizio gratuito sul portale RENTRI).</text:span></text:p>
        </text:list-item>
        <text:list-item>
          <text:p text:style-name="P5"><text:span text:style-name="Emphasis"><text:span text:style-name="T2">Aggiornamento App:</text:span></text:span><text:span text:style-name="Emphasis"> Scarica l'app "RENTRI FIR digitale" su tutti i device. Effettua un login di prova per assicurarti che le credenziali (SPID/CIE/CNS) dei delegati funzionino correttamente.</text:span></text:p>
          <text:p text:style-name="P5"><text:span text:style-name="Emphasis"/></text:p>
        </text:list-item>
      </text:list>
      <text:h text:style-name="P4" text:outline-level="3" text:is-list-header="true"><text:span text:style-name="Emphasis">2. Formazione "Lampo" del Personale</text:span></text:h>
      <text:p text:style-name="P2"><text:span text:style-name="Emphasis">Il conducente è l'anello debole se il sistema si blocca. Deve sapere:</text:span></text:p>
      <text:list text:style-name="L2">
        <text:list-item>
          <text:p text:style-name="P6"><text:span text:style-name="Emphasis">Come recuperare un xFir iniziato in ufficio e visualizzarlo sul tablet.</text:span></text:p>
        </text:list-item>
        <text:list-item>
          <text:p text:style-name="P6"><text:span text:style-name="Emphasis">Come gestire la </text:span><text:span text:style-name="Emphasis"><text:span text:style-name="T2">firma digitale</text:span></text:span><text:span text:style-name="Emphasis"> (che sarà attiva solo dal 13 febbraio).</text:span></text:p>
        </text:list-item>
        <text:list-item>
          <text:p text:style-name="P6"><text:span text:style-name="Emphasis">Cosa fare se l'app si chiude improvvisamente o non trova segnale.</text:span></text:p>
          <text:p text:style-name="P6"><text:span text:style-name="Emphasis"/></text:p>
        </text:list-item>
      </text:list>
      <text:h text:style-name="P4" text:outline-level="3" text:is-list-header="true"><text:span text:style-name="Emphasis">3. Gestione del Rischio "Blackout Informativo"</text:span></text:h>
      <text:p text:style-name="P2"><text:span text:style-name="Emphasis">Poiché l'interoperabilità è il punto critico, prepara un protocollo di emergenza interno:</text:span></text:p>
      <text:list text:style-name="L3">
        <text:list-item>
          <text:p text:style-name="P7"><text:span text:style-name="Emphasis"><text:span text:style-name="T2">Kit di Emergenza:</text:span></text:span><text:span text:style-name="Emphasis"> Tieni a portata di mano i vecchi formulari cartacei (fino a esaurimento scorte/validità legale) o scarica i modelli PDF di emergenza se previsti dal Ministero.</text:span></text:p>
        </text:list-item>
        <text:list-item>
          <text:p text:style-name="P7"><text:span text:style-name="Emphasis"><text:span text:style-name="T2">Assistenza Diretta:</text:span></text:span><text:span text:style-name="Emphasis"> Nomina un "Referente RENTRI" interno reperibile il 13 febbraio per assistere i conducenti che potrebbero trovarsi con l'app bloccata davanti al carico.</text:span></text:p>
        </text:list-item>
      </text:list>
      <text:p text:style-name="P2"><text:span text:style-name="Emphasis"/></text:p>
      <text:p text:style-name="P2"><text:span text:style-name="Emphasis"/></text:p>
      <text:p text:style-name="P2"><text:span text:style-name="Emphasis"/></text:p>
      <text:p text:style-name="P2"><text:span text:style-name="Emphasis"/></text:p>
      <text:p text:style-name="P2"><text:span text:style-name="Emphasis"/></text:p>
      <text:p text:style-name="P2"><text:soft-page-break/><text:span text:style-name="Emphasis"/></text:p>
      <text:h text:style-name="P4" text:outline-level="3" text:is-list-header="true"><text:span text:style-name="Emphasis">4. La Checklist del 12 Febbraio (Vigilia)</text:span></text:h>
      <text:p text:style-name="P2"><text:span text:style-name="Emphasis">Il pomeriggio del 12 febbraio sarà il momento della verità:</text:span></text:p>
      <text:list text:style-name="L4">
        <text:list-item>
          <text:p text:style-name="P8"><text:span text:style-name="Emphasis">Controlla che il portale RENTRI abbia sbloccato le funzionalità di </text:span><text:span text:style-name="Emphasis"><text:span text:style-name="T2">produzione</text:span></text:span><text:span text:style-name="Emphasis">.</text:span></text:p>
        </text:list-item>
        <text:list-item>
          <text:p text:style-name="P8"><text:span text:style-name="Emphasis">Verifica che tutti i xFir caricati "per prova" siano stati eliminati per non creare confusione.</text:span></text:p>
        </text:list-item>
        <text:list-item>
          <text:p text:style-name="P8"><text:span text:style-name="Emphasis">Assicurati che i dispositivi mobili siano carichi e abbiano traffico dati disponibile.</text:span></text:p>
        </text:list-item>
      </text:list>
      <text:h text:style-name="P4" text:outline-level="3"><text:span text:style-name="Emphasis"/></text:h>
      <text:h text:style-name="P4" text:outline-level="3"><text:span text:style-name="Emphasis">Cosa fare se il 13 febbraio il sistema è bloccato?</text:span></text:h>
      <text:list text:style-name="L5">
        <text:list-item>
          <text:p text:style-name="P9"><text:span text:style-name="Emphasis"><text:span text:style-name="T2">Documenta il problema:</text:span></text:span><text:span text:style-name="Emphasis"> Fai uno screenshot dell'errore (su app o portale).</text:span></text:p>
        </text:list-item>
        <text:list-item>
          <text:p text:style-name="P9"><text:span text:style-name="Emphasis"><text:span text:style-name="T2">Segnala al supporto:</text:span></text:span><text:span text:style-name="Emphasis"> Invia immediatamente un ticket all'assistenza RENTRI per avere prova del malfunzionamento tecnico (fondamentale per evitare sanzioni).</text:span></text:p>
        </text:list-item>
        <text:list-item>
          <text:p text:style-name="P9"><text:span text:style-name="Emphasis"><text:span text:style-name="T2">Applica la procedura di emergenza:</text:span></text:span><text:span text:style-name="Emphasis"> Segui le disposizioni ministeriali per la compilazione manuale/cartacea in caso di indisponibilità dei sistemi informatici.</text:span></text:p>
        </text:list-item>
      </text:list>
      <text:p text:style-name="P2"><text:span text:style-name="Emphasis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353cm" fo:margin-bottom="0.212cm" style:contextual-spacing="false"/>
      <style:text-properties style:font-name="Liberation Serif" fo:font-family="'Liberation Serif'" style:font-family-generic="roman" style:font-pitch="variable" fo:font-size="18pt" fo:font-weight="bold" style:font-name-asian="NSimSun" style:font-family-asian="NSimSun" style:font-family-generic-asian="system" style:font-pitch-asian="variable" style:font-size-asian="18pt" style:font-weight-asian="bold" style:font-name-complex="Arial1" style:font-family-complex="Arial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chapter">
      <style:paragraph-properties fo:margin-top="0.247cm" fo:margin-bottom="0.212cm" style:contextual-spacing="false"/>
      <style:text-properties style:font-name="Liberation Serif" fo:font-family="'Liberation Serif'" style:font-family-generic="roman" style:font-pitch="variable" fo:font-size="14pt" fo:font-weight="bold" style:font-name-asian="NSimSun" style:font-family-asian="NSimSun" style:font-family-generic-asian="system" style:font-pitch-asian="variable" style:font-size-asian="14pt" style:font-weight-asian="bold" style:font-name-complex="Arial1" style:font-family-complex="Arial" style:font-family-generic-complex="system" style:font-pitch-complex="variable" style:font-size-complex="14pt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Numbering_20_Symbols" style:display-name="Numbering Symbols" style:family="text"/>
    <style:style style:name="Emphasis" style:family="text">
      <style:text-properties fo:font-style="italic" style:font-style-asian="italic" style:font-style-complex="italic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1-27T13:40:50.837502800</meta:creation-date>
    <dc:date>2026-01-27T18:23:07.932650100</dc:date>
    <meta:editing-duration>PT2M37S</meta:editing-duration>
    <meta:editing-cycles>2</meta:editing-cycles>
    <meta:generator>LibreOffice/25.8.3.2$Windows_X86_64 LibreOffice_project/8ca8d55c161d602844f5428fa4b58097424e324e</meta:generator>
    <meta:document-statistic meta:table-count="0" meta:image-count="0" meta:object-count="0" meta:page-count="3" meta:paragraph-count="27" meta:word-count="388" meta:character-count="2567" meta:non-whitespace-character-count="2220"/>
  </office:meta>
</office:document-meta>
</file>